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automatic-styles>
    <style:style style:name="P1" style:family="paragraph" style:parent-style-name="Standard" style:master-page-name="MP0">
      <style:paragraph-properties fo:text-align="justify" style:justify-single-word="false" style:page-number="auto" fo:break-before="page"/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 officeooo:rsid="001800e3" officeooo:paragraph-rsid="001800e3"/>
    </style:style>
    <style:style style:name="P3" style:family="paragraph" style:parent-style-name="Standard">
      <style:paragraph-properties fo:text-align="justify" style:justify-single-word="false"/>
      <style:text-properties style:font-name="Arial"/>
    </style:style>
    <style:style style:name="P4" style:family="paragraph" style:parent-style-name="Standard">
      <style:paragraph-properties fo:text-align="justify" style:justify-single-word="false"/>
      <style:text-properties style:font-name="Arial" fo:background-color="#fff200"/>
    </style:style>
    <style:style style:name="P5" style:family="paragraph" style:parent-style-name="Standard">
      <style:text-properties style:font-name="Arial"/>
    </style:style>
    <style:style style:name="T1" style:family="text">
      <style:text-properties officeooo:rsid="001b915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Logo de l’entreprise</text:p>
      <text:p text:style-name="P2">(Groupe : nom, localisation, <text:span text:style-name="T1">mention des</text:span> filiales)</text:p>
      <text:p text:style-name="P3"/>
      <text:p text:style-name="P3"/>
      <text:p text:style-name="P3"/>
      <text:p text:style-name="P3"><text:tab/><text:tab/><text:tab/><text:tab/><text:tab/><text:tab/>ATTESTATION (exemple)</text:p>
      <text:p text:style-name="P3"/>
      <text:p text:style-name="P3"/>
      <text:p text:style-name="P3"/>
      <text:p text:style-name="P3"/>
      <text:p text:style-name="P3">Je soussigné (e) …. employeur <text:s/>ou représentant (e) de l’employeur atteste que les salariés dont les noms figurant dans les tableaux joints pour la promotion du … sont en activité au sein de notre société et qu’ils remplissent les conditions d’ancienneté pour obtenir la médaille d’honneur des transports routiers (argent, vermeil).</text:p>
      <text:p text:style-name="P4"/>
      <text:p text:style-name="P3">Indication de la date de retraite pour les salariés concernés (calcul jusqu’à la date de la promotion envisagée).</text:p>
      <text:p text:style-name="P3"/>
      <text:p text:style-name="P5">Attestation certifiée exacte, délivrée pour servir et faire valoir ce que de droit.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Fait à … le</text:p>
      <text:p text:style-name="P3"/>
      <text:p text:style-name="P3"/>
      <text:p text:style-name="P3"><text:tab/><text:tab/><text:tab/><text:tab/><text:tab/><text:tab/><text:tab/><text:tab/><text:tab/>Signature<text:tab/></text:p>
      <text:p text:style-name="P3"><text:tab/><text:tab/><text:tab/><text:tab/><text:tab/><text:tab/><text:tab/><text:tab/><text:tab/>Cachet</text:p>
      <text:p text:style-name="P3"/>
      <text:p text:style-name="P3"/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Collabora_Office/25.04.9.2$Windows_X86_64 LibreOffice_project/29b0eb8ba16f7c9f343ec5f335fd28028457dac3</meta:generator>
    <meta:creation-date>2023-09-14T15:30:00Z</meta:creation-date>
    <dc:date>2026-07-29T14:34:21.446558100</dc:date>
    <meta:editing-cycles>5</meta:editing-cycles>
    <meta:editing-duration>PT7M26S</meta:editing-duration>
    <meta:document-statistic meta:table-count="0" meta:image-count="0" meta:object-count="0" meta:page-count="1" meta:paragraph-count="9" meta:word-count="100" meta:character-count="669" meta:non-whitespace-character-count="552"/>
    <meta:template xlink:type="simple" xlink:actuate="onRequest" xlink:title="" xlink:href="../../2025/Exemple%20d'attestation%20MHTR.odt/Normal"/>
  </office:meta>
</office:document-meta>
</file>